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240" office:value-type="string">
            <text:p>240</text:p>
          </table:table-cell>
          <table:table-cell office:string-value="1860" office:value-type="string">
            <text:p>18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23" office:value-type="string">
            <text:p>23</text:p>
          </table:table-cell>
          <table:table-cell office:string-value="702" office:value-type="string">
            <text:p>7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72" office:value-type="string">
            <text:p>472</text:p>
          </table:table-cell>
          <table:table-cell office:string-value="1528" office:value-type="string">
            <text:p>152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984" office:value-type="string">
            <text:p>2984</text:p>
          </table:table-cell>
          <table:table-cell office:string-value="5016" office:value-type="string">
            <text:p>50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1070" office:value-type="string">
            <text:p>1070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1" office:value-type="string">
            <text:p>1</text:p>
          </table:table-cell>
          <table:table-cell office:string-value="3" office:value-type="string">
            <text:p>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0" office:value-type="string">
            <text:p>250</text:p>
          </table:table-cell>
          <table:table-cell office:string-value="750" office:value-type="string">
            <text:p>7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31" office:value-type="string">
            <text:p>131</text:p>
          </table:table-cell>
          <table:table-cell office:string-value="2993" office:value-type="string">
            <text:p>2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" office:value-type="string">
            <text:p>25</text:p>
          </table:table-cell>
          <table:table-cell office:string-value="1475" office:value-type="string">
            <text:p>1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1" office:value-type="string">
            <text:p>1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42" office:value-type="string">
            <text:p>42</text:p>
          </table:table-cell>
          <table:table-cell office:string-value="1858" office:value-type="string">
            <text:p>18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339" office:value-type="string">
            <text:p>2339</text:p>
          </table:table-cell>
          <table:table-cell office:string-value="16661" office:value-type="string">
            <text:p>166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29" office:value-type="string">
            <text:p>29</text:p>
          </table:table-cell>
          <table:table-cell office:string-value="1977" office:value-type="string">
            <text:p>19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7" office:value-type="string">
            <text:p>17</text:p>
          </table:table-cell>
          <table:table-cell office:string-value="1283" office:value-type="string">
            <text:p>12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22" office:value-type="string">
            <text:p>22</text:p>
          </table:table-cell>
          <table:table-cell office:string-value="1958" office:value-type="string">
            <text:p>19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9" office:value-type="string">
            <text:p>39</text:p>
          </table:table-cell>
          <table:table-cell office:string-value="2461" office:value-type="string">
            <text:p>24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0" office:value-type="string">
            <text:p>10</text:p>
          </table:table-cell>
          <table:table-cell office:string-value="1055" office:value-type="string">
            <text:p>10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189" office:value-type="string">
            <text:p>189</text:p>
          </table:table-cell>
          <table:table-cell office:string-value="1263" office:value-type="string">
            <text:p>12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14" office:value-type="string">
            <text:p>14</text:p>
          </table:table-cell>
          <table:table-cell office:string-value="657" office:value-type="string">
            <text:p>6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465" office:value-type="string">
            <text:p>465</text:p>
          </table:table-cell>
          <table:table-cell office:string-value="10835" office:value-type="string">
            <text:p>1083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29" office:value-type="string">
            <text:p>29</text:p>
          </table:table-cell>
          <table:table-cell office:string-value="2671" office:value-type="string">
            <text:p>26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" office:value-type="string">
            <text:p>35</text:p>
          </table:table-cell>
          <table:table-cell office:string-value="1465" office:value-type="string">
            <text:p>14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4" office:value-type="string">
            <text:p>14</text:p>
          </table:table-cell>
          <table:table-cell office:string-value="786" office:value-type="string">
            <text:p>7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0" office:value-type="string">
            <text:p>70</text:p>
          </table:table-cell>
          <table:table-cell office:string-value="1630" office:value-type="string">
            <text:p>16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10" office:value-type="string">
            <text:p>10</text:p>
          </table:table-cell>
          <table:table-cell office:string-value="615" office:value-type="string">
            <text:p>6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15" office:value-type="string">
            <text:p>15</text:p>
          </table:table-cell>
          <table:table-cell office:string-value="1072" office:value-type="string">
            <text:p>10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85" office:value-type="string">
            <text:p>85</text:p>
          </table:table-cell>
          <table:table-cell office:string-value="555" office:value-type="string">
            <text:p>5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15" office:value-type="string">
            <text:p>15</text:p>
          </table:table-cell>
          <table:table-cell office:string-value="585" office:value-type="string">
            <text:p>5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69" office:value-type="string">
            <text:p>69</text:p>
          </table:table-cell>
          <table:table-cell office:string-value="14531" office:value-type="string">
            <text:p>1453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20" office:value-type="string">
            <text:p>20</text:p>
          </table:table-cell>
          <table:table-cell office:string-value="13680" office:value-type="string">
            <text:p>1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9" office:value-type="string">
            <text:p>49</text:p>
          </table:table-cell>
          <table:table-cell office:string-value="9951" office:value-type="string">
            <text:p>99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201" office:value-type="string">
            <text:p>201</text:p>
          </table:table-cell>
          <table:table-cell office:string-value="2963" office:value-type="string">
            <text:p>29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8" office:value-type="string">
            <text:p>8</text:p>
          </table:table-cell>
          <table:table-cell office:string-value="192" office:value-type="string">
            <text:p>1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6500" office:value-type="string">
            <text:p>6500</text:p>
          </table:table-cell>
          <table:table-cell office:string-value="4500" office:value-type="string">
            <text:p>4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342" office:value-type="string">
            <text:p>342</text:p>
          </table:table-cell>
          <table:table-cell office:string-value="7658" office:value-type="string">
            <text:p>76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1801" office:value-type="string">
            <text:p>31801</text:p>
          </table:table-cell>
          <table:table-cell office:string-value="8199" office:value-type="string">
            <text:p>8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44251" office:value-type="string">
            <text:p>44251</text:p>
          </table:table-cell>
          <table:table-cell office:string-value="109749" office:value-type="string">
            <text:p>1097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7" office:value-type="string">
            <text:p>7</text:p>
          </table:table-cell>
          <table:table-cell office:string-value="258" office:value-type="string">
            <text:p>25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3502" office:value-type="string">
            <text:p>3502</text:p>
          </table:table-cell>
          <table:table-cell office:string-value="27398" office:value-type="string">
            <text:p>273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73" office:value-type="string">
            <text:p>73</text:p>
          </table:table-cell>
          <table:table-cell office:string-value="867" office:value-type="string">
            <text:p>8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28" office:value-type="string">
            <text:p>28</text:p>
          </table:table-cell>
          <table:table-cell office:string-value="699" office:value-type="string">
            <text:p>6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8" office:value-type="string">
            <text:p>8</text:p>
          </table:table-cell>
          <table:table-cell office:string-value="888" office:value-type="string">
            <text:p>8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1946" office:value-type="string">
            <text:p>1946</text:p>
          </table:table-cell>
          <table:table-cell office:string-value="31254" office:value-type="string">
            <text:p>312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800" office:value-type="string">
            <text:p>2800</text:p>
          </table:table-cell>
          <table:table-cell office:string-value="1200" office:value-type="string">
            <text:p>1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101" office:value-type="string">
            <text:p>101</text:p>
          </table:table-cell>
          <table:table-cell office:string-value="3424" office:value-type="string">
            <text:p>34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31" office:value-type="string">
            <text:p>31</text:p>
          </table:table-cell>
          <table:table-cell office:string-value="429" office:value-type="string">
            <text:p>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12" office:value-type="string">
            <text:p>12</text:p>
          </table:table-cell>
          <table:table-cell office:string-value="429" office:value-type="string">
            <text:p>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356" office:value-type="string">
            <text:p>356</text:p>
          </table:table-cell>
          <table:table-cell office:string-value="1902" office:value-type="string">
            <text:p>19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360669" office:value-type="string">
            <text:p>360669</text:p>
          </table:table-cell>
          <table:table-cell office:string-value="64331" office:value-type="string">
            <text:p>6433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41" office:value-type="string">
            <text:p>41</text:p>
          </table:table-cell>
          <table:table-cell office:string-value="79" office:value-type="string">
            <text:p>7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" office:value-type="string">
            <text:p>1</text:p>
          </table:table-cell>
          <table:table-cell office:string-value="108999" office:value-type="string">
            <text:p>108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0" office:value-type="string">
            <text:p>0</text:p>
          </table:table-cell>
          <table:table-cell office:string-value="104000" office:value-type="string">
            <text:p>10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1" office:value-type="string">
            <text:p>1</text:p>
          </table:table-cell>
          <table:table-cell office:string-value="45999" office:value-type="string">
            <text:p>4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835" office:value-type="string">
            <text:p>6835</text:p>
          </table:table-cell>
          <table:table-cell office:string-value="8165" office:value-type="string">
            <text:p>8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4" office:value-type="string">
            <text:p>4</text:p>
          </table:table-cell>
          <table:table-cell office:string-value="102" office:value-type="string">
            <text:p>1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0222" office:value-type="string">
            <text:p>50222</text:p>
          </table:table-cell>
          <table:table-cell office:string-value="149778" office:value-type="string">
            <text:p>1497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10" office:value-type="string">
            <text:p>10</text:p>
          </table:table-cell>
          <table:table-cell office:string-value="540" office:value-type="string">
            <text:p>5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5" office:value-type="string">
            <text:p>5</text:p>
          </table:table-cell>
          <table:table-cell office:string-value="345" office:value-type="string">
            <text:p>3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9" office:value-type="string">
            <text:p>59</text:p>
          </table:table-cell>
          <table:table-cell office:string-value="441" office:value-type="string">
            <text:p>4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2475" office:value-type="string">
            <text:p>2475</text:p>
          </table:table-cell>
          <table:table-cell office:string-value="77525" office:value-type="string">
            <text:p>775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252" office:value-type="string">
            <text:p>252</text:p>
          </table:table-cell>
          <table:table-cell office:string-value="9798" office:value-type="string">
            <text:p>97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1" office:value-type="string">
            <text:p>3001</text:p>
          </table:table-cell>
          <table:table-cell office:string-value="21999" office:value-type="string">
            <text:p>2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5800" office:value-type="string">
            <text:p>5800</text:p>
          </table:table-cell>
          <table:table-cell office:string-value="6200" office:value-type="string">
            <text:p>6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60" office:value-type="string">
            <text:p>60</text:p>
          </table:table-cell>
          <table:table-cell office:string-value="254" office:value-type="string">
            <text:p>2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62793" office:value-type="string">
            <text:p>62793</text:p>
          </table:table-cell>
          <table:table-cell office:string-value="137207" office:value-type="string">
            <text:p>13720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200" office:value-type="string">
            <text:p>200</text:p>
          </table:table-cell>
          <table:table-cell office:string-value="250" office:value-type="string">
            <text:p>2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11701" office:value-type="string">
            <text:p>11701</text:p>
          </table:table-cell>
          <table:table-cell office:string-value="96299" office:value-type="string">
            <text:p>96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80000" office:value-type="string">
            <text:p>80000</text:p>
          </table:table-cell>
          <table:table-cell office:string-value="63724" office:value-type="string">
            <text:p>63724</text:p>
          </table:table-cell>
          <table:table-cell office:string-value="16276" office:value-type="string">
            <text:p>1627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430" office:value-type="string">
            <text:p>2430</text:p>
          </table:table-cell>
          <table:table-cell office:string-value="570" office:value-type="string">
            <text:p>5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23961" office:value-type="string">
            <text:p>23961</text:p>
          </table:table-cell>
          <table:table-cell office:string-value="76039" office:value-type="string">
            <text:p>7603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13" office:value-type="string">
            <text:p>113</text:p>
          </table:table-cell>
          <table:table-cell office:string-value="1187" office:value-type="string">
            <text:p>118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74" office:value-type="string">
            <text:p>74</text:p>
          </table:table-cell>
          <table:table-cell office:string-value="1226" office:value-type="string">
            <text:p>1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1619" office:value-type="string">
            <text:p>1619</text:p>
          </table:table-cell>
          <table:table-cell office:string-value="24381" office:value-type="string">
            <text:p>2438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200" office:value-type="string">
            <text:p>820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3" office:value-type="string">
            <text:p>13</text:p>
          </table:table-cell>
          <table:table-cell office:string-value="1287" office:value-type="string">
            <text:p>128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89" office:value-type="string">
            <text:p>89</text:p>
          </table:table-cell>
          <table:table-cell office:string-value="211" office:value-type="string">
            <text:p>2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55000" office:value-type="string">
            <text:p>55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8459" office:value-type="string">
            <text:p>18459</text:p>
          </table:table-cell>
          <table:table-cell office:string-value="13541" office:value-type="string">
            <text:p>13541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7131" office:value-type="string">
            <text:p>7131</text:p>
          </table:table-cell>
          <table:table-cell office:string-value="12869" office:value-type="string">
            <text:p>128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297" office:value-type="string">
            <text:p>5297</text:p>
          </table:table-cell>
          <table:table-cell office:string-value="14703" office:value-type="string">
            <text:p>14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46000" office:value-type="string">
            <text:p>46000</text:p>
          </table:table-cell>
          <table:table-cell office:string-value="179000" office:value-type="string">
            <text:p>17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0" office:value-type="string">
            <text:p>0</text:p>
          </table:table-cell>
          <table:table-cell office:string-value="102500" office:value-type="string">
            <text:p>1025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0" office:value-type="string">
            <text:p>0</text:p>
          </table:table-cell>
          <table:table-cell office:string-value="108000" office:value-type="string">
            <text:p>108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22021" office:value-type="string">
            <text:p>22021</text:p>
          </table:table-cell>
          <table:table-cell office:string-value="38979" office:value-type="string">
            <text:p>3897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0" office:value-type="string">
            <text:p>0</text:p>
          </table:table-cell>
          <table:table-cell office:string-value="20200" office:value-type="string">
            <text:p>202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696" office:value-type="string">
            <text:p>4696</text:p>
          </table:table-cell>
          <table:table-cell office:string-value="35304" office:value-type="string">
            <text:p>353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0" office:value-type="string">
            <text:p>0</text:p>
          </table:table-cell>
          <table:table-cell office:string-value="183000" office:value-type="string">
            <text:p>18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6827" office:value-type="string">
            <text:p>6827</text:p>
          </table:table-cell>
          <table:table-cell office:string-value="573" office:value-type="string">
            <text:p>5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060" office:value-type="string">
            <text:p>2060</text:p>
          </table:table-cell>
          <table:table-cell office:string-value="297940" office:value-type="string">
            <text:p>29794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78051" office:value-type="string">
            <text:p>178051</text:p>
          </table:table-cell>
          <table:table-cell office:string-value="96949" office:value-type="string">
            <text:p>9694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1350" office:value-type="string">
            <text:p>1350</text:p>
          </table:table-cell>
          <table:table-cell office:string-value="480" office:value-type="string">
            <text:p>4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1" office:value-type="string">
            <text:p>21</text:p>
          </table:table-cell>
          <table:table-cell office:string-value="979" office:value-type="string">
            <text:p>97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92" office:value-type="string">
            <text:p>92</text:p>
          </table:table-cell>
          <table:table-cell office:string-value="1008" office:value-type="string">
            <text:p>10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25" office:value-type="string">
            <text:p>25</text:p>
          </table:table-cell>
          <table:table-cell office:string-value="55" office:value-type="string">
            <text:p>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204" office:value-type="string">
            <text:p>1204</text:p>
          </table:table-cell>
          <table:table-cell office:string-value="4796" office:value-type="string">
            <text:p>47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118648" office:value-type="string">
            <text:p>118648</text:p>
          </table:table-cell>
          <table:table-cell office:string-value="18152" office:value-type="string">
            <text:p>1815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495" office:value-type="string">
            <text:p>495</text:p>
          </table:table-cell>
          <table:table-cell office:string-value="89505" office:value-type="string">
            <text:p>895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01" office:value-type="string">
            <text:p>2001</text:p>
          </table:table-cell>
          <table:table-cell office:string-value="2999" office:value-type="string">
            <text:p>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175" office:value-type="string">
            <text:p>4175</text:p>
          </table:table-cell>
          <table:table-cell office:string-value="5825" office:value-type="string">
            <text:p>58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7500" office:value-type="string">
            <text:p>7500</text:p>
          </table:table-cell>
          <table:table-cell office:string-value="14500" office:value-type="string">
            <text:p>14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95546" office:value-type="string">
            <text:p>95546</text:p>
          </table:table-cell>
          <table:table-cell office:string-value="44454" office:value-type="string">
            <text:p>44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3000" office:value-type="string">
            <text:p>3000</text:p>
          </table:table-cell>
          <table:table-cell office:string-value="19700" office:value-type="string">
            <text:p>19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90507" office:value-type="string">
            <text:p>90507</text:p>
          </table:table-cell>
          <table:table-cell office:string-value="9493" office:value-type="string">
            <text:p>949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65061" office:value-type="string">
            <text:p>65061</text:p>
          </table:table-cell>
          <table:table-cell office:string-value="44939" office:value-type="string">
            <text:p>4493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30" office:value-type="string">
            <text:p>30</text:p>
          </table:table-cell>
          <table:table-cell office:string-value="670" office:value-type="string">
            <text:p>6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3885" office:value-type="string">
            <text:p>3885</text:p>
          </table:table-cell>
          <table:table-cell office:string-value="51115" office:value-type="string">
            <text:p>5111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25001" office:value-type="string">
            <text:p>25001</text:p>
          </table:table-cell>
          <table:table-cell office:string-value="68999" office:value-type="string">
            <text:p>68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79001" office:value-type="string">
            <text:p>79001</text:p>
          </table:table-cell>
          <table:table-cell office:string-value="55999" office:value-type="string">
            <text:p>55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36" office:value-type="string">
            <text:p>36</text:p>
          </table:table-cell>
          <table:table-cell office:string-value="494" office:value-type="string">
            <text:p>4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38" office:value-type="string">
            <text:p>38</text:p>
          </table:table-cell>
          <table:table-cell office:string-value="362" office:value-type="string">
            <text:p>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0" office:value-type="string">
            <text:p>10</text:p>
          </table:table-cell>
          <table:table-cell office:string-value="690" office:value-type="string">
            <text:p>6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49755" office:value-type="string">
            <text:p>49755</text:p>
          </table:table-cell>
          <table:table-cell office:string-value="130245" office:value-type="string">
            <text:p>1302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7" office:value-type="string">
            <text:p>37</text:p>
          </table:table-cell>
          <table:table-cell office:string-value="263" office:value-type="string">
            <text:p>2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2001" office:value-type="string">
            <text:p>2001</text:p>
          </table:table-cell>
          <table:table-cell office:string-value="157999" office:value-type="string">
            <text:p>157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42035" office:value-type="string">
            <text:p>42035</text:p>
          </table:table-cell>
          <table:table-cell office:string-value="48965" office:value-type="string">
            <text:p>4896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20001" office:value-type="string">
            <text:p>20001</text:p>
          </table:table-cell>
          <table:table-cell office:string-value="104999" office:value-type="string">
            <text:p>10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47850" office:value-type="string">
            <text:p>47850</text:p>
          </table:table-cell>
          <table:table-cell office:string-value="64550" office:value-type="string">
            <text:p>645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5001" office:value-type="string">
            <text:p>5001</text:p>
          </table:table-cell>
          <table:table-cell office:string-value="51999" office:value-type="string">
            <text:p>5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1" office:value-type="string">
            <text:p>1</text:p>
          </table:table-cell>
          <table:table-cell office:string-value="1799" office:value-type="string">
            <text:p>1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3657" office:value-type="string">
            <text:p>3657</text:p>
          </table:table-cell>
          <table:table-cell office:string-value="4793" office:value-type="string">
            <text:p>479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39" office:value-type="string">
            <text:p>39</text:p>
          </table:table-cell>
          <table:table-cell office:string-value="66" office:value-type="string">
            <text:p>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7" office:value-type="string">
            <text:p>7</text:p>
          </table:table-cell>
          <table:table-cell office:string-value="5481" office:value-type="string">
            <text:p>54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13" office:value-type="string">
            <text:p>13</text:p>
          </table:table-cell>
          <table:table-cell office:string-value="6337" office:value-type="string">
            <text:p>63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4" office:value-type="string">
            <text:p>4</text:p>
          </table:table-cell>
          <table:table-cell office:string-value="1207" office:value-type="string">
            <text:p>120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802" office:value-type="string">
            <text:p>802</text:p>
          </table:table-cell>
          <table:table-cell office:string-value="10198" office:value-type="string">
            <text:p>1019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6201" office:value-type="string">
            <text:p>16201</text:p>
          </table:table-cell>
          <table:table-cell office:string-value="47159" office:value-type="string">
            <text:p>471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0" office:value-type="string">
            <text:p>20</text:p>
          </table:table-cell>
          <table:table-cell office:string-value="1480" office:value-type="string">
            <text:p>148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750" office:value-type="string">
            <text:p>4750</text:p>
          </table:table-cell>
          <table:table-cell office:string-value="15250" office:value-type="string">
            <text:p>152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97" office:value-type="string">
            <text:p>97</text:p>
          </table:table-cell>
          <table:table-cell office:string-value="3" office:value-type="string">
            <text:p>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228" office:value-type="string">
            <text:p>6228</text:p>
          </table:table-cell>
          <table:table-cell office:string-value="8772" office:value-type="string">
            <text:p>87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55648" office:value-type="string">
            <text:p>55648</text:p>
          </table:table-cell>
          <table:table-cell office:string-value="69352" office:value-type="string">
            <text:p>6935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40" office:value-type="string">
            <text:p>240</text:p>
          </table:table-cell>
          <table:table-cell office:string-value="760" office:value-type="string">
            <text:p>7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3001" office:value-type="string">
            <text:p>13001</text:p>
          </table:table-cell>
          <table:table-cell office:string-value="176999" office:value-type="string">
            <text:p>176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989" office:value-type="string">
            <text:p>989</text:p>
          </table:table-cell>
          <table:table-cell office:string-value="4011" office:value-type="string">
            <text:p>401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7134" office:value-type="string">
            <text:p>37134</text:p>
          </table:table-cell>
          <table:table-cell office:string-value="866" office:value-type="string">
            <text:p>86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98" office:value-type="string">
            <text:p>198</text:p>
          </table:table-cell>
          <table:table-cell office:string-value="3802" office:value-type="string">
            <text:p>38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2001" office:value-type="string">
            <text:p>32001</text:p>
          </table:table-cell>
          <table:table-cell office:string-value="167999" office:value-type="string">
            <text:p>167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400" office:value-type="string">
            <text:p>40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337" office:value-type="string">
            <text:p>1337</text:p>
          </table:table-cell>
          <table:table-cell office:string-value="1663" office:value-type="string">
            <text:p>16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" office:value-type="string">
            <text:p>20000</text:p>
          </table:table-cell>
          <table:table-cell office:string-value="180000" office:value-type="string">
            <text:p>18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1726" office:value-type="string">
            <text:p>1726</text:p>
          </table:table-cell>
          <table:table-cell office:string-value="1634" office:value-type="string">
            <text:p>163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77963" office:value-type="string">
            <text:p>77963</text:p>
          </table:table-cell>
          <table:table-cell office:string-value="97037" office:value-type="string">
            <text:p>9703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72485" office:value-type="string">
            <text:p>72485</text:p>
          </table:table-cell>
          <table:table-cell office:string-value="47515" office:value-type="string">
            <text:p>4751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34300" office:value-type="string">
            <text:p>34300</text:p>
          </table:table-cell>
          <table:table-cell office:string-value="85700" office:value-type="string">
            <text:p>857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997" office:value-type="string">
            <text:p>997</text:p>
          </table:table-cell>
          <table:table-cell office:string-value="2503" office:value-type="string">
            <text:p>250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39541" office:value-type="string">
            <text:p>39541</text:p>
          </table:table-cell>
          <table:table-cell office:string-value="60459" office:value-type="string">
            <text:p>6045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11" office:value-type="string">
            <text:p>111</text:p>
          </table:table-cell>
          <table:table-cell office:string-value="1589" office:value-type="string">
            <text:p>15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6" office:value-type="string">
            <text:p>36</text:p>
          </table:table-cell>
          <table:table-cell office:string-value="1964" office:value-type="string">
            <text:p>19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35266" office:value-type="string">
            <text:p>35266</text:p>
          </table:table-cell>
          <table:table-cell office:string-value="49734" office:value-type="string">
            <text:p>4973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327" office:value-type="string">
            <text:p>327</text:p>
          </table:table-cell>
          <table:table-cell office:string-value="399673" office:value-type="string">
            <text:p>39967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28623" office:value-type="string">
            <text:p>128623</text:p>
          </table:table-cell>
          <table:table-cell office:string-value="271377" office:value-type="string">
            <text:p>2713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1000" office:value-type="string">
            <text:p>1000</text:p>
          </table:table-cell>
          <table:table-cell office:string-value="50400" office:value-type="string">
            <text:p>50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70" office:value-type="string">
            <text:p>270</text:p>
          </table:table-cell>
          <table:table-cell office:string-value="723" office:value-type="string">
            <text:p>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30001" office:value-type="string">
            <text:p>30001</text:p>
          </table:table-cell>
          <table:table-cell office:string-value="389999" office:value-type="string">
            <text:p>3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965" office:value-type="string">
            <text:p>965</text:p>
          </table:table-cell>
          <table:table-cell office:string-value="79035" office:value-type="string">
            <text:p>7903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1774" office:value-type="string">
            <text:p>1774</text:p>
          </table:table-cell>
          <table:table-cell office:string-value="1476" office:value-type="string">
            <text:p>14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25305" office:value-type="string">
            <text:p>25305</text:p>
          </table:table-cell>
          <table:table-cell office:string-value="64695" office:value-type="string">
            <text:p>646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677" office:value-type="string">
            <text:p>3677</text:p>
          </table:table-cell>
          <table:table-cell office:string-value="36323" office:value-type="string">
            <text:p>363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" office:value-type="string">
            <text:p>1</text:p>
          </table:table-cell>
          <table:table-cell office:string-value="172999" office:value-type="string">
            <text:p>17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1" office:value-type="string">
            <text:p>11</text:p>
          </table:table-cell>
          <table:table-cell office:string-value="64989" office:value-type="string">
            <text:p>6498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401" office:value-type="string">
            <text:p>2401</text:p>
          </table:table-cell>
          <table:table-cell office:string-value="7599" office:value-type="string">
            <text:p>75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164382" office:value-type="string">
            <text:p>164382</text:p>
          </table:table-cell>
          <table:table-cell office:string-value="379618" office:value-type="string">
            <text:p>37961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30536" office:value-type="string">
            <text:p>30536</text:p>
          </table:table-cell>
          <table:table-cell office:string-value="54564" office:value-type="string">
            <text:p>545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4024" office:value-type="string">
            <text:p>4024</text:p>
          </table:table-cell>
          <table:table-cell office:string-value="18776" office:value-type="string">
            <text:p>187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953" office:value-type="string">
            <text:p>953</text:p>
          </table:table-cell>
          <table:table-cell office:string-value="8303" office:value-type="string">
            <text:p>83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512" office:value-type="string">
            <text:p>512</text:p>
          </table:table-cell>
          <table:table-cell office:string-value="2788" office:value-type="string">
            <text:p>278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4001" office:value-type="string">
            <text:p>34001</text:p>
          </table:table-cell>
          <table:table-cell office:string-value="40999" office:value-type="string">
            <text:p>4099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57691" office:value-type="string">
            <text:p>57691</text:p>
          </table:table-cell>
          <table:table-cell office:string-value="40309" office:value-type="string">
            <text:p>4030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85" office:value-type="string">
            <text:p>85</text:p>
          </table:table-cell>
          <table:table-cell office:string-value="3165" office:value-type="string">
            <text:p>3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143123" office:value-type="string">
            <text:p>143123</text:p>
          </table:table-cell>
          <table:table-cell office:string-value="131877" office:value-type="string">
            <text:p>1318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217" office:value-type="string">
            <text:p>3217</text:p>
          </table:table-cell>
          <table:table-cell office:string-value="34783" office:value-type="string">
            <text:p>347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261830" office:value-type="string">
            <text:p>261830</text:p>
          </table:table-cell>
          <table:table-cell office:string-value="92370" office:value-type="string">
            <text:p>9237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5136" office:value-type="string">
            <text:p>5136</text:p>
          </table:table-cell>
          <table:table-cell office:string-value="124864" office:value-type="string">
            <text:p>1248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0001" office:value-type="string">
            <text:p>40001</text:p>
          </table:table-cell>
          <table:table-cell office:string-value="159999" office:value-type="string">
            <text:p>1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32027" office:value-type="string">
            <text:p>32027</text:p>
          </table:table-cell>
          <table:table-cell office:string-value="282973" office:value-type="string">
            <text:p>2829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44660" office:value-type="string">
            <text:p>44660</text:p>
          </table:table-cell>
          <table:table-cell office:string-value="105340" office:value-type="string">
            <text:p>10534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8335" office:value-type="string">
            <text:p>8335</text:p>
          </table:table-cell>
          <table:table-cell office:string-value="54826" office:value-type="string">
            <text:p>548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" office:value-type="string">
            <text:p>1</text:p>
          </table:table-cell>
          <table:table-cell office:string-value="20999" office:value-type="string">
            <text:p>20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7" office:value-type="string">
            <text:p>47</text:p>
          </table:table-cell>
          <table:table-cell office:string-value="453" office:value-type="string">
            <text:p>4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375174" office:value-type="string">
            <text:p>375174</text:p>
          </table:table-cell>
          <table:table-cell office:string-value="724826" office:value-type="string">
            <text:p>7248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211438" office:value-type="string">
            <text:p>211438</text:p>
          </table:table-cell>
          <table:table-cell office:string-value="591562" office:value-type="string">
            <text:p>5915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2901" office:value-type="string">
            <text:p>2901</text:p>
          </table:table-cell>
          <table:table-cell office:string-value="12099" office:value-type="string">
            <text:p>120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946128" office:value-type="string">
            <text:p>946128</text:p>
          </table:table-cell>
          <table:table-cell office:string-value="153872" office:value-type="string">
            <text:p>15387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301" office:value-type="string">
            <text:p>1301</text:p>
          </table:table-cell>
          <table:table-cell office:string-value="18699" office:value-type="string">
            <text:p>186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6000" office:value-type="string">
            <text:p>6000</text:p>
          </table:table-cell>
          <table:table-cell office:string-value="129000" office:value-type="string">
            <text:p>12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6827" office:value-type="string">
            <text:p>6827</text:p>
          </table:table-cell>
          <table:table-cell office:string-value="25173" office:value-type="string">
            <text:p>2517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4633" office:value-type="string">
            <text:p>4633</text:p>
          </table:table-cell>
          <table:table-cell office:string-value="7817" office:value-type="string">
            <text:p>781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15" office:value-type="string">
            <text:p>15</text:p>
          </table:table-cell>
          <table:table-cell office:string-value="5226" office:value-type="string">
            <text:p>5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101" office:value-type="string">
            <text:p>1101</text:p>
          </table:table-cell>
          <table:table-cell office:string-value="98899" office:value-type="string">
            <text:p>988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625" office:value-type="string">
            <text:p>625</text:p>
          </table:table-cell>
          <table:table-cell office:string-value="14975" office:value-type="string">
            <text:p>149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1886" office:value-type="string">
            <text:p>1886</text:p>
          </table:table-cell>
          <table:table-cell office:string-value="29651" office:value-type="string">
            <text:p>296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0659" office:value-type="string">
            <text:p>50659</text:p>
          </table:table-cell>
          <table:table-cell office:string-value="149341" office:value-type="string">
            <text:p>1493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93808" office:value-type="string">
            <text:p>93808</text:p>
          </table:table-cell>
          <table:table-cell office:string-value="38884" office:value-type="string">
            <text:p>3888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81821" office:value-type="string">
            <text:p>81821</text:p>
          </table:table-cell>
          <table:table-cell office:string-value="393179" office:value-type="string">
            <text:p>39317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52:40</meta:creation-date>
    <meta:editing-cycles>1</meta:editing-cycles>
    <dc:language>en</dc:language>
    <dc:creator>ZETHOU-WWEXT03P$</dc:creator>
    <dc:date>2026-08-19T02:52:41</dc:date>
    <meta:editing-duration>PT0.531S</meta:editing-duration>
  </office:meta>
</office:document-meta>
</file>