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191058" office:value-type="string">
            <text:p>191058</text:p>
          </table:table-cell>
          <table:table-cell office:string-value="473942" office:value-type="string">
            <text:p>473942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5" office:value-type="string">
            <text:p>415</text:p>
          </table:table-cell>
          <table:table-cell office:string-value="9585" office:value-type="string">
            <text:p>958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75174" office:value-type="string">
            <text:p>375174</text:p>
          </table:table-cell>
          <table:table-cell office:string-value="724826" office:value-type="string">
            <text:p>72482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0" office:value-type="string">
            <text:p>10</text:p>
          </table:table-cell>
          <table:table-cell office:string-value="1690" office:value-type="string">
            <text:p>16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4753" office:value-type="string">
            <text:p>34753</text:p>
          </table:table-cell>
          <table:table-cell office:string-value="165247" office:value-type="string">
            <text:p>1652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" office:value-type="string">
            <text:p>7</text:p>
          </table:table-cell>
          <table:table-cell office:string-value="9993" office:value-type="string">
            <text:p>999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50" office:value-type="string">
            <text:p>150</text:p>
          </table:table-cell>
          <table:table-cell office:string-value="1850" office:value-type="string">
            <text:p>1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4" office:value-type="string">
            <text:p>44</text:p>
          </table:table-cell>
          <table:table-cell office:string-value="4956" office:value-type="string">
            <text:p>49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" office:value-type="string">
            <text:p>22</text:p>
          </table:table-cell>
          <table:table-cell office:string-value="4978" office:value-type="string">
            <text:p>49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1" office:value-type="string">
            <text:p>11</text:p>
          </table:table-cell>
          <table:table-cell office:string-value="4989" office:value-type="string">
            <text:p>49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52524" office:value-type="string">
            <text:p>52524</text:p>
          </table:table-cell>
          <table:table-cell office:string-value="87476" office:value-type="string">
            <text:p>87476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79" office:value-type="string">
            <text:p>79</text:p>
          </table:table-cell>
          <table:table-cell office:string-value="2621" office:value-type="string">
            <text:p>262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93235" office:value-type="string">
            <text:p>193235</text:p>
          </table:table-cell>
          <table:table-cell office:string-value="256765" office:value-type="string">
            <text:p>2567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3186" office:value-type="string">
            <text:p>23186</text:p>
          </table:table-cell>
          <table:table-cell office:string-value="76814" office:value-type="string">
            <text:p>7681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1108" office:value-type="string">
            <text:p>71108</text:p>
          </table:table-cell>
          <table:table-cell office:string-value="98892" office:value-type="string">
            <text:p>988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7522" office:value-type="string">
            <text:p>87522</text:p>
          </table:table-cell>
          <table:table-cell office:string-value="22478" office:value-type="string">
            <text:p>224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8901" office:value-type="string">
            <text:p>18901</text:p>
          </table:table-cell>
          <table:table-cell office:string-value="131099" office:value-type="string">
            <text:p>131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35050" office:value-type="string">
            <text:p>35050</text:p>
          </table:table-cell>
          <table:table-cell office:string-value="9950" office:value-type="string">
            <text:p>9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998" office:value-type="string">
            <text:p>8998</text:p>
          </table:table-cell>
          <table:table-cell office:string-value="1802" office:value-type="string">
            <text:p>1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01" office:value-type="string">
            <text:p>2001</text:p>
          </table:table-cell>
          <table:table-cell office:string-value="497999" office:value-type="string">
            <text:p>497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675" office:value-type="string">
            <text:p>675</text:p>
          </table:table-cell>
          <table:table-cell office:string-value="765" office:value-type="string">
            <text:p>7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6" office:value-type="string">
            <text:p>554316</text:p>
          </table:table-cell>
          <table:table-cell office:string-value="345684" office:value-type="string">
            <text:p>34568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7694" office:value-type="string">
            <text:p>197694</text:p>
          </table:table-cell>
          <table:table-cell office:string-value="2306" office:value-type="string">
            <text:p>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400" office:value-type="string">
            <text:p>400</text:p>
          </table:table-cell>
          <table:table-cell office:string-value="900" office:value-type="string">
            <text:p>9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81" office:value-type="string">
            <text:p>10181</text:p>
          </table:table-cell>
          <table:table-cell office:string-value="214819" office:value-type="string">
            <text:p>21481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61120" office:value-type="string">
            <text:p>61120</text:p>
          </table:table-cell>
          <table:table-cell office:string-value="213880" office:value-type="string">
            <text:p>21388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26135" office:value-type="string">
            <text:p>126135</text:p>
          </table:table-cell>
          <table:table-cell office:string-value="73865" office:value-type="string">
            <text:p>7386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5" office:value-type="string">
            <text:p>45</text:p>
          </table:table-cell>
          <table:table-cell office:string-value="955" office:value-type="string">
            <text:p>9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1" office:value-type="string">
            <text:p>71</text:p>
          </table:table-cell>
          <table:table-cell office:string-value="99929" office:value-type="string">
            <text:p>9992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0" office:value-type="string">
            <text:p>0</text:p>
          </table:table-cell>
          <table:table-cell office:string-value="87000" office:value-type="string">
            <text:p>87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78464" office:value-type="string">
            <text:p>78464</text:p>
          </table:table-cell>
          <table:table-cell office:string-value="42536" office:value-type="string">
            <text:p>425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36945" office:value-type="string">
            <text:p>36945</text:p>
          </table:table-cell>
          <table:table-cell office:string-value="183055" office:value-type="string">
            <text:p>1830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510" office:value-type="string">
            <text:p>1510</text:p>
          </table:table-cell>
          <table:table-cell office:string-value="10490" office:value-type="string">
            <text:p>104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25" office:value-type="string">
            <text:p>125</text:p>
          </table:table-cell>
          <table:table-cell office:string-value="4875" office:value-type="string">
            <text:p>48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34685" office:value-type="string">
            <text:p>34685</text:p>
          </table:table-cell>
          <table:table-cell office:string-value="965315" office:value-type="string">
            <text:p>965315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3600" office:value-type="string">
            <text:p>23600</text:p>
          </table:table-cell>
          <table:table-cell office:string-value="231400" office:value-type="string">
            <text:p>2314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49377" office:value-type="string">
            <text:p>249377</text:p>
          </table:table-cell>
          <table:table-cell office:string-value="750623" office:value-type="string">
            <text:p>75062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31122" office:value-type="string">
            <text:p>131122</text:p>
          </table:table-cell>
          <table:table-cell office:string-value="143878" office:value-type="string">
            <text:p>143878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408831" office:value-type="string">
            <text:p>408831</text:p>
          </table:table-cell>
          <table:table-cell office:string-value="91169" office:value-type="string">
            <text:p>9116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6428" office:value-type="string">
            <text:p>176428</text:p>
          </table:table-cell>
          <table:table-cell office:string-value="173572" office:value-type="string">
            <text:p>17357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2761" office:value-type="string">
            <text:p>42761</text:p>
          </table:table-cell>
          <table:table-cell office:string-value="157239" office:value-type="string">
            <text:p>15723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23604" office:value-type="string">
            <text:p>23604</text:p>
          </table:table-cell>
          <table:table-cell office:string-value="106396" office:value-type="string">
            <text:p>10639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6782" office:value-type="string">
            <text:p>26782</text:p>
          </table:table-cell>
          <table:table-cell office:string-value="273218" office:value-type="string">
            <text:p>27321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66681" office:value-type="string">
            <text:p>166681</text:p>
          </table:table-cell>
          <table:table-cell office:string-value="253319" office:value-type="string">
            <text:p>25331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99" office:value-type="string">
            <text:p>399</text:p>
          </table:table-cell>
          <table:table-cell office:string-value="601" office:value-type="string">
            <text:p>60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99643" office:value-type="string">
            <text:p>199643</text:p>
          </table:table-cell>
          <table:table-cell office:string-value="300357" office:value-type="string">
            <text:p>300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339" office:value-type="string">
            <text:p>13339</text:p>
          </table:table-cell>
          <table:table-cell office:string-value="241661" office:value-type="string">
            <text:p>24166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6362" office:value-type="string">
            <text:p>46362</text:p>
          </table:table-cell>
          <table:table-cell office:string-value="193638" office:value-type="string">
            <text:p>193638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2:37:20</meta:creation-date>
    <meta:editing-cycles>1</meta:editing-cycles>
    <dc:language>en</dc:language>
    <dc:creator>ZETHOU-WWEXT02P$</dc:creator>
    <dc:date>2026-08-19T02:37:20</dc:date>
    <meta:editing-duration>PT0.296S</meta:editing-duration>
  </office:meta>
</office:document-meta>
</file>