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7982" office:value-type="string">
            <text:p>67982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36484" office:value-type="string">
            <text:p>136484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45244" office:value-type="string">
            <text:p>545244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74758" office:value-type="string">
            <text:p>274758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19:55:43</meta:creation-date>
    <meta:editing-cycles>1</meta:editing-cycles>
    <dc:language>en</dc:language>
    <dc:creator>ZETHOU-WWEXT01P$</dc:creator>
    <dc:date>2026-08-19T19:55:43</dc:date>
    <meta:editing-duration>PT0.004S</meta:editing-duration>
  </office:meta>
</office:document-meta>
</file>