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18865" office:value-type="string">
            <text:p>31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31804" office:value-type="string">
            <text:p>53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255880" office:value-type="string">
            <text:p>25588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145" office:value-type="string">
            <text:p>1091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06760" office:value-type="string">
            <text:p>90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0960" office:value-type="string">
            <text:p>8096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727" office:value-type="string">
            <text:p>54727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4817" office:value-type="string">
            <text:p>94817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180880" office:value-type="string">
            <text:p>18088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71500" office:value-type="string">
            <text:p>3715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340" office:value-type="string">
            <text:p>331340</text:p>
          </table:table-cell>
          <table:table-cell office:string-value="501220" office:value-type="string">
            <text:p>50122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53:20</meta:creation-date>
    <meta:editing-cycles>1</meta:editing-cycles>
    <dc:language>en</dc:language>
    <dc:creator>ZETHOU-WWEXT04P$</dc:creator>
    <dc:date>2026-08-19T02:53:21</dc:date>
    <meta:editing-duration>PT0.477S</meta:editing-duration>
  </office:meta>
</office:document-meta>
</file>