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  <table:table-cell office:string-value="08/18/2026" office:value-type="string">
            <text:p>08/18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0" office:value-type="string">
            <text:p> <text:s text:c="5"/>1010</text:p>
          </table:table-cell>
          <table:table-cell office:string-value="    0.680" office:value-type="string">
            <text:p> <text:s text:c="3"/>0.680</text:p>
          </table:table-cell>
          <table:table-cell office:string-value="    1.193" office:value-type="string">
            <text:p> <text:s text:c="3"/>1.193</text:p>
          </table:table-cell>
          <table:table-cell office:string-value="    0.576" office:value-type="string">
            <text:p> <text:s text:c="3"/>0.576</text:p>
          </table:table-cell>
          <table:table-cell office:string-value="   96.310" office:value-type="string">
            <text:p> <text:s text:c="2"/>96.310</text:p>
          </table:table-cell>
          <table:table-cell office:string-value="    1.700" office:value-type="string">
            <text:p> <text:s text:c="3"/>1.700</text:p>
          </table:table-cell>
          <table:table-cell office:string-value="    0.095" office:value-type="string">
            <text:p> <text:s text:c="3"/>0.09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439" office:value-type="string">
            <text:p> 1331.439</text:p>
          </table:table-cell>
          <table:table-cell office:string-value="0.000" office:value-type="string">
            <text:p>0.000</text:p>
          </table:table-cell>
          <table:table-cell office:string-value="08/18/2026" office:value-type="string">
            <text:p>08/18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2" office:value-type="string">
            <text:p> <text:s text:c="5"/>1012</text:p>
          </table:table-cell>
          <table:table-cell office:string-value="    1.524" office:value-type="string">
            <text:p> <text:s text:c="3"/>1.524</text:p>
          </table:table-cell>
          <table:table-cell office:string-value="    0.125" office:value-type="string">
            <text:p> <text:s text:c="3"/>0.125</text:p>
          </table:table-cell>
          <table:table-cell office:string-value="    0.579" office:value-type="string">
            <text:p> <text:s text:c="3"/>0.579</text:p>
          </table:table-cell>
          <table:table-cell office:string-value="   96.648" office:value-type="string">
            <text:p> <text:s text:c="2"/>96.648</text:p>
          </table:table-cell>
          <table:table-cell office:string-value="    1.569" office:value-type="string">
            <text:p> <text:s text:c="3"/>1.569</text:p>
          </table:table-cell>
          <table:table-cell office:string-value="    0.101" office:value-type="string">
            <text:p> <text:s text:c="3"/>0.101</text:p>
          </table:table-cell>
          <table:table-cell office:string-value="    0.014" office:value-type="string">
            <text:p> <text:s text:c="3"/>0.014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5" office:value-type="string">
            <text:p> 1329.765</text:p>
          </table:table-cell>
          <table:table-cell office:string-value=" -102.808" office:value-type="string">
            <text:p> -102.808</text:p>
          </table:table-cell>
          <table:table-cell office:string-value="08/18/2026" office:value-type="string">
            <text:p>08/18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1" office:value-type="string">
            <text:p> <text:s text:c="5"/>1011</text:p>
          </table:table-cell>
          <table:table-cell office:string-value="    0.008" office:value-type="string">
            <text:p> <text:s text:c="3"/>0.008</text:p>
          </table:table-cell>
          <table:table-cell office:string-value="    2.541" office:value-type="string">
            <text:p> <text:s text:c="3"/>2.541</text:p>
          </table:table-cell>
          <table:table-cell office:string-value="    0.580" office:value-type="string">
            <text:p> <text:s text:c="3"/>0.580</text:p>
          </table:table-cell>
          <table:table-cell office:string-value="   94.909" office:value-type="string">
            <text:p> <text:s text:c="2"/>94.909</text:p>
          </table:table-cell>
          <table:table-cell office:string-value="    2.251" office:value-type="string">
            <text:p> <text:s text:c="3"/>2.251</text:p>
          </table:table-cell>
          <table:table-cell office:string-value="    0.181" office:value-type="string">
            <text:p> <text:s text:c="3"/>0.181</text:p>
          </table:table-cell>
          <table:table-cell office:string-value="    0.025" office:value-type="string">
            <text:p> <text:s text:c="3"/>0.025</text:p>
          </table:table-cell>
          <table:table-cell office:string-value="    0.044" office:value-type="string">
            <text:p> <text:s text:c="3"/>0.044</text:p>
          </table:table-cell>
          <table:table-cell office:string-value="    0.014" office:value-type="string">
            <text:p> <text:s text:c="3"/>0.014</text:p>
          </table:table-cell>
          <table:table-cell office:string-value="    0.015" office:value-type="string">
            <text:p> <text:s text:c="3"/>0.015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68" office:value-type="string">
            <text:p> 1328.068</text:p>
          </table:table-cell>
          <table:table-cell office:string-value="  -30.547" office:value-type="string">
            <text:p> <text:s text:c="1"/>-30.547</text:p>
          </table:table-cell>
          <table:table-cell office:string-value="08/18/2026" office:value-type="string">
            <text:p>08/18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6" office:value-type="string">
            <text:p> <text:s text:c="6"/>986</text:p>
          </table:table-cell>
          <table:table-cell office:string-value="    0.000" office:value-type="string">
            <text:p> <text:s text:c="3"/>0.000</text:p>
          </table:table-cell>
          <table:table-cell office:string-value="    2.898" office:value-type="string">
            <text:p> <text:s text:c="3"/>2.898</text:p>
          </table:table-cell>
          <table:table-cell office:string-value="    0.568" office:value-type="string">
            <text:p> <text:s text:c="3"/>0.568</text:p>
          </table:table-cell>
          <table:table-cell office:string-value="   96.905" office:value-type="string">
            <text:p> <text:s text:c="2"/>96.905</text:p>
          </table:table-cell>
          <table:table-cell office:string-value="    0.194" office:value-type="string">
            <text:p> <text:s text:c="3"/>0.19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09.182" office:value-type="string">
            <text:p> 1309.182</text:p>
          </table:table-cell>
          <table:table-cell office:string-value="-32000.00" office:value-type="string">
            <text:p>-32000.00</text:p>
          </table:table-cell>
          <table:table-cell office:string-value="08/18/2026" office:value-type="string">
            <text:p>08/18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1" office:value-type="string">
            <text:p> <text:s text:c="5"/>1011</text:p>
          </table:table-cell>
          <table:table-cell office:string-value="    0.619" office:value-type="string">
            <text:p> <text:s text:c="3"/>0.619</text:p>
          </table:table-cell>
          <table:table-cell office:string-value="    1.259" office:value-type="string">
            <text:p> <text:s text:c="3"/>1.259</text:p>
          </table:table-cell>
          <table:table-cell office:string-value="    0.576" office:value-type="string">
            <text:p> <text:s text:c="3"/>0.576</text:p>
          </table:table-cell>
          <table:table-cell office:string-value="   96.201" office:value-type="string">
            <text:p> <text:s text:c="2"/>96.201</text:p>
          </table:table-cell>
          <table:table-cell office:string-value="    1.823" office:value-type="string">
            <text:p> <text:s text:c="3"/>1.82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08" office:value-type="string">
            <text:p> 1332.108</text:p>
          </table:table-cell>
          <table:table-cell office:string-value="  -65.079" office:value-type="string">
            <text:p> <text:s text:c="1"/>-65.079</text:p>
          </table:table-cell>
          <table:table-cell office:string-value="08/18/2026" office:value-type="string">
            <text:p>08/18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6" office:value-type="string">
            <text:p> <text:s text:c="5"/>1006</text:p>
          </table:table-cell>
          <table:table-cell office:string-value="    0.004" office:value-type="string">
            <text:p> <text:s text:c="3"/>0.004</text:p>
          </table:table-cell>
          <table:table-cell office:string-value="    2.373" office:value-type="string">
            <text:p> <text:s text:c="3"/>2.373</text:p>
          </table:table-cell>
          <table:table-cell office:string-value="    0.576" office:value-type="string">
            <text:p> <text:s text:c="3"/>0.576</text:p>
          </table:table-cell>
          <table:table-cell office:string-value="   95.357" office:value-type="string">
            <text:p> <text:s text:c="2"/>95.357</text:p>
          </table:table-cell>
          <table:table-cell office:string-value="    2.208" office:value-type="string">
            <text:p> <text:s text:c="3"/>2.208</text:p>
          </table:table-cell>
          <table:table-cell office:string-value="    0.055" office:value-type="string">
            <text:p> <text:s text:c="3"/>0.055</text:p>
          </table:table-cell>
          <table:table-cell office:string-value="    0.000" office:value-type="string">
            <text:p> <text:s text:c="3"/>0.000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44" office:value-type="string">
            <text:p> 1328.244</text:p>
          </table:table-cell>
          <table:table-cell office:string-value=" -108.497" office:value-type="string">
            <text:p> -108.497</text:p>
          </table:table-cell>
          <table:table-cell office:string-value="08/18/2026" office:value-type="string">
            <text:p>08/18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3" office:value-type="string">
            <text:p> <text:s text:c="5"/>1003</text:p>
          </table:table-cell>
          <table:table-cell office:string-value="    0.009" office:value-type="string">
            <text:p> <text:s text:c="3"/>0.009</text:p>
          </table:table-cell>
          <table:table-cell office:string-value="    2.449" office:value-type="string">
            <text:p> <text:s text:c="3"/>2.449</text:p>
          </table:table-cell>
          <table:table-cell office:string-value="    0.573" office:value-type="string">
            <text:p> <text:s text:c="3"/>0.573</text:p>
          </table:table-cell>
          <table:table-cell office:string-value="   95.838" office:value-type="string">
            <text:p> <text:s text:c="2"/>95.838</text:p>
          </table:table-cell>
          <table:table-cell office:string-value="    1.676" office:value-type="string">
            <text:p> <text:s text:c="3"/>1.676</text:p>
          </table:table-cell>
          <table:table-cell office:string-value="    0.028" office:value-type="string">
            <text:p> <text:s text:c="3"/>0.028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108" office:value-type="string">
            <text:p> 1324.108</text:p>
          </table:table-cell>
          <table:table-cell office:string-value=" -112.215" office:value-type="string">
            <text:p> -112.215</text:p>
          </table:table-cell>
          <table:table-cell office:string-value="08/17/2026" office:value-type="string">
            <text:p>08/1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44:17</meta:creation-date>
    <meta:editing-cycles>1</meta:editing-cycles>
    <dc:language>en</dc:language>
    <dc:creator>ZETHOU-WWEXT01P$</dc:creator>
    <dc:date>2026-08-19T03:44:17</dc:date>
    <meta:editing-duration>PT0.020S</meta:editing-duration>
  </office:meta>
</office:document-meta>
</file>