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 7:35PM" office:value-type="string">
            <text:p>Aug 18 2026 <text:s text:c="1"/>7:35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85" office:value-type="string">
            <text:p>120085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 7:35PM" office:value-type="string">
            <text:p>Aug 18 2026 <text:s text:c="1"/>7:35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86" office:value-type="string">
            <text:p>120086</text:p>
          </table:table-cell>
          <table:table-cell office:string-value="EL PASO BLANCO I/C" office:value-type="string">
            <text:p>EL PASO BLANCO I/C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 7:35PM" office:value-type="string">
            <text:p>Aug 18 2026 <text:s text:c="1"/>7:35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84" office:value-type="string">
            <text:p>120084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 6:36PM" office:value-type="string">
            <text:p>Aug 18 2026 <text:s text:c="1"/>6:36PM</text:p>
          </table:table-cell>
          <table:table-cell office:string-value="Aug 19 2026  9:00AM" office:value-type="string">
            <text:p>Aug 19 2026 <text:s text:c="1"/>9:00AM</text:p>
          </table:table-cell>
          <table:table-cell office:string-value="Aug 20 2026  8:59AM" office:value-type="string">
            <text:p>Aug 20 2026 <text:s text:c="1"/>8:59AM</text:p>
          </table:table-cell>
          <table:table-cell office:string-value="120081" office:value-type="string">
            <text:p>120081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 6:36PM" office:value-type="string">
            <text:p>Aug 18 2026 <text:s text:c="1"/>6:36PM</text:p>
          </table:table-cell>
          <table:table-cell office:string-value="Aug 19 2026  9:00AM" office:value-type="string">
            <text:p>Aug 19 2026 <text:s text:c="1"/>9:00AM</text:p>
          </table:table-cell>
          <table:table-cell office:string-value="Aug 20 2026  8:59AM" office:value-type="string">
            <text:p>Aug 20 2026 <text:s text:c="1"/>8:59AM</text:p>
          </table:table-cell>
          <table:table-cell office:string-value="120080" office:value-type="string">
            <text:p>120080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 3:08PM" office:value-type="string">
            <text:p>Aug 18 2026 <text:s text:c="1"/>3:08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76" office:value-type="string">
            <text:p>12007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 3:08PM" office:value-type="string">
            <text:p>Aug 18 2026 <text:s text:c="1"/>3:08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77" office:value-type="string">
            <text:p>120077</text:p>
          </table:table-cell>
          <table:table-cell office:string-value="EL PASO BLANCO I/C" office:value-type="string">
            <text:p>EL PASO BLANCO I/C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 3:08PM" office:value-type="string">
            <text:p>Aug 18 2026 <text:s text:c="1"/>3:08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75" office:value-type="string">
            <text:p>120075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 1:39PM" office:value-type="string">
            <text:p>Aug 18 2026 <text:s text:c="1"/>1:39PM</text:p>
          </table:table-cell>
          <table:table-cell office:string-value="Aug 19 2026  9:00AM" office:value-type="string">
            <text:p>Aug 19 2026 <text:s text:c="1"/>9:00AM</text:p>
          </table:table-cell>
          <table:table-cell office:string-value="Aug 20 2026  8:59AM" office:value-type="string">
            <text:p>Aug 20 2026 <text:s text:c="1"/>8:59AM</text:p>
          </table:table-cell>
          <table:table-cell office:string-value="120072" office:value-type="string">
            <text:p>12007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 1:39PM" office:value-type="string">
            <text:p>Aug 18 2026 <text:s text:c="1"/>1:39PM</text:p>
          </table:table-cell>
          <table:table-cell office:string-value="Aug 19 2026  9:00AM" office:value-type="string">
            <text:p>Aug 19 2026 <text:s text:c="1"/>9:00AM</text:p>
          </table:table-cell>
          <table:table-cell office:string-value="Aug 20 2026  8:59AM" office:value-type="string">
            <text:p>Aug 20 2026 <text:s text:c="1"/>8:59AM</text:p>
          </table:table-cell>
          <table:table-cell office:string-value="120071" office:value-type="string">
            <text:p>12007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10:56AM" office:value-type="string">
            <text:p>Aug 18 2026 10:56A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67" office:value-type="string">
            <text:p>120067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10:56AM" office:value-type="string">
            <text:p>Aug 18 2026 10:56A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68" office:value-type="string">
            <text:p>120068</text:p>
          </table:table-cell>
          <table:table-cell office:string-value="EL PASO BLANCO I/C" office:value-type="string">
            <text:p>EL PASO BLANCO I/C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8 2026 10:56AM" office:value-type="string">
            <text:p>Aug 18 2026 10:56A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66" office:value-type="string">
            <text:p>120066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6:36PM" office:value-type="string">
            <text:p>Aug 17 2026 <text:s text:c="1"/>6:36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57" office:value-type="string">
            <text:p>12005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6:36PM" office:value-type="string">
            <text:p>Aug 17 2026 <text:s text:c="1"/>6:36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56" office:value-type="string">
            <text:p>12005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6:36PM" office:value-type="string">
            <text:p>Aug 17 2026 <text:s text:c="1"/>6:36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55" office:value-type="string">
            <text:p>120055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1:52PM" office:value-type="string">
            <text:p>Aug 17 2026 <text:s text:c="1"/>1:52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47" office:value-type="string">
            <text:p>12004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1:52PM" office:value-type="string">
            <text:p>Aug 17 2026 <text:s text:c="1"/>1:52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46" office:value-type="string">
            <text:p>12004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1:52PM" office:value-type="string">
            <text:p>Aug 17 2026 <text:s text:c="1"/>1:52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45" office:value-type="string">
            <text:p>120045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Jul 29 2026  8:59AM" office:value-type="string">
            <text:p>Jul 29 2026 <text:s text:c="1"/>8:59AM</text:p>
          </table:table-cell>
          <table:table-cell office:string-value="Jul 29 2026  8:59AM" office:value-type="string">
            <text:p>Jul 29 2026 <text:s text:c="1"/>8:59AM</text:p>
          </table:table-cell>
          <table:table-cell office:string-value="Aug 21 2026 12:00PM" office:value-type="string">
            <text:p>Aug 21 2026 12:00PM</text:p>
          </table:table-cell>
          <table:table-cell office:string-value="119613" office:value-type="string">
            <text:p>119613</text:p>
          </table:table-cell>
          <table:table-cell office:string-value="TW SJ-EOT Open Season" office:value-type="string">
            <text:p>TW SJ-EOT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45:35</meta:creation-date>
    <meta:editing-cycles>1</meta:editing-cycles>
    <dc:language>en</dc:language>
    <dc:creator>ZETHOU-WWEXT04P$</dc:creator>
    <dc:date>2026-08-19T02:45:35</dc:date>
    <meta:editing-duration>PT0.013S</meta:editing-duration>
  </office:meta>
</office:document-meta>
</file>